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Google Sans" svg:font-family="'Google Sans', Arial, sans-serif"/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fo:text-indent="0cm" style:auto-text-indent="false" fo:padding="0cm" fo:border="none"/>
    </style:style>
    <style:style style:name="P2" style:family="paragraph" style:parent-style-name="Text_20_body" style:list-style-name="L1">
      <style:paragraph-properties fo:margin-left="0cm" fo:margin-right="0cm" fo:margin-top="0cm" fo:margin-bottom="0cm" fo:text-indent="0cm" style:auto-text-indent="false" fo:padding="0cm" fo:border="none"/>
    </style:style>
    <style:style style:name="P3" style:family="paragraph" style:parent-style-name="Text_20_body" style:list-style-name="L2">
      <style:paragraph-properties fo:margin-left="0cm" fo:margin-right="0cm" fo:margin-top="0cm" fo:margin-bottom="0cm" fo:text-indent="0cm" style:auto-text-indent="false" fo:padding="0cm" fo:border="none"/>
    </style:style>
    <style:style style:name="P4" style:family="paragraph" style:parent-style-name="Text_20_body" style:list-style-name="L3">
      <style:paragraph-properties fo:margin-left="0cm" fo:margin-right="0cm" fo:margin-top="0cm" fo:margin-bottom="0cm" fo:text-indent="0cm" style:auto-text-indent="false" fo:padding="0cm" fo:border="none"/>
    </style:style>
    <style:style style:name="P5" style:family="paragraph" style:parent-style-name="Text_20_body">
      <style:paragraph-properties fo:margin-left="0cm" fo:margin-right="0cm" fo:margin-top="0.635cm" fo:margin-bottom="0.318cm" fo:text-indent="0cm" style:auto-text-indent="false" fo:padding="0cm" fo:border="none"/>
      <style:text-properties style:text-line-through-style="none" style:font-name="Google Sans" fo:font-size="15pt" style:text-underline-style="none" fo:font-weight="bold" style:text-blinking="false"/>
    </style:style>
    <style:style style:name="P6" style:family="paragraph" style:parent-style-name="Text_20_body">
      <style:paragraph-properties fo:margin-left="0cm" fo:margin-right="0cm" fo:text-indent="0cm" style:auto-text-indent="false" fo:padding="0cm" fo:border="none"/>
    </style:style>
    <style:style style:name="P7" style:family="paragraph" style:parent-style-name="Standard">
      <style:paragraph-properties fo:margin-left="0cm" fo:margin-right="0cm" fo:margin-top="0.635cm" fo:margin-bottom="0.318cm" fo:text-indent="0cm" style:auto-text-indent="false" fo:padding="0cm" fo:border="none"/>
      <style:text-properties style:text-line-through-style="none" style:font-name="Google Sans" fo:font-size="15pt" style:text-underline-style="none" fo:font-weight="bold" style:text-blinking="false"/>
    </style:style>
    <style:style style:name="P8" style:family="paragraph" style:parent-style-name="Standard">
      <style:paragraph-properties fo:margin-left="0cm" fo:margin-right="0cm" fo:margin-top="0cm" fo:margin-bottom="0cm" fo:text-indent="0cm" style:auto-text-indent="false" fo:padding="0cm" fo:border="none"/>
    </style:style>
    <style:style style:name="P9" style:family="paragraph" style:parent-style-name="Standard">
      <style:paragraph-properties fo:margin-left="0cm" fo:margin-right="0cm" fo:margin-top="0cm" fo:margin-bottom="0.499cm" fo:text-indent="0cm" style:auto-text-indent="false" fo:padding="0cm" fo:border="none"/>
    </style:style>
    <style:style style:name="T1" style:family="text">
      <style:text-properties style:text-line-through-style="none" style:font-name="Google Sans" fo:font-size="12pt" style:text-underline-style="none" fo:font-weight="normal" style:text-blinking="false"/>
    </style:style>
    <style:style style:name="T2" style:family="text">
      <style:text-properties style:text-line-through-style="none" style:font-name="Google Sans" fo:font-size="12pt" style:text-underline-style="none" fo:font-weight="bold" style:text-blinking="false"/>
    </style:style>
    <text:list-style style:name="L1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Schulungsmodul: Rechte von Menschen mit Behinderungen &amp; die UN-BRK</text:p>
      <text:p text:style-name="P7">1. Was ist die UN-Behindertenrechtskonvention (UN-BRK)?</text:p>
      <text:p text:style-name="P8"><text:span text:style-name="T1">Die UN-Behindertenrechtskonvention ist ein internationaler Vertrag der Vereinten Nationen. Deutschland hat diesen Vertrag ratifiziert – er hat bei uns den </text:span><text:span text:style-name="Strong_20_Emphasis"><text:span text:style-name="T2">Status eines Bundesgesetzes</text:span></text:span><text:span text:style-name="T1">.</text:span></text:p>
      <text:p text:style-name="P8"><text:span text:style-name="T1">Die UN-BRK schafft keine „Sonderrechte“ für Menschen mit Behinderungen. Vielmehr stellt sie unmissverständlich klar, dass die allgemeinen Menschenrechte (wie Freiheit, Gleichheit und Würde) </text:span><text:span text:style-name="Strong_20_Emphasis"><text:span text:style-name="T2">uneingeschränkt und ohne Diskriminierung</text:span></text:span><text:span text:style-name="T1"> für Menschen mit körperlichen, geistigen, seelischen oder Sinnesbeeinträchtigungen gelten müssen.</text:span></text:p>
      <text:p text:style-name="P7">2. Das Kernprinzip: Vom „Fürsorge-Prinzip“ zur Selbstbestimmung</text:p>
      <text:p text:style-name="P8"><text:span text:style-name="T1">Früher stand in der Pflege und Betreuung oft das </text:span><text:span text:style-name="Emphasis"><text:span text:style-name="T1">Fürsorge-Prinzip</text:span></text:span><text:span text:style-name="T1"> im Vordergrund: Man hat </text:span><text:span text:style-name="Emphasis"><text:span text:style-name="T1">für</text:span></text:span><text:span text:style-name="T1"> den betroffenen Menschen entschieden, was gut für ihn ist.</text:span></text:p>
      <text:p text:style-name="P9"><text:span text:style-name="T1">Die UN-BRK fordert einen </text:span><text:span text:style-name="Strong_20_Emphasis"><text:span text:style-name="T2">Paradigmenwechsel hin zur Selbstbestimmung</text:span></text:span><text:span text:style-name="T1">:</text:span></text:p>
      <text:list xml:id="list2763395071265431328" text:style-name="L1">
        <text:list-item>
          <text:p text:style-name="P2"><text:span text:style-name="Strong_20_Emphasis"><text:span text:style-name="T2">Der Mensch ist nicht das Problem:</text:span></text:span><text:span text:style-name="T1"> Eine Behinderung entsteht erst durch die Barrieren in der Umwelt (z. B. fehlende Rampen, komplizierte Sprache, Vorurteile), die eine Teilhabe verhindern.</text:span></text:p>
        </text:list-item>
        <text:list-item>
          <text:p text:style-name="P2"><text:span text:style-name="Strong_20_Emphasis"><text:span text:style-name="T2">Experte in eigener Sache:</text:span></text:span><text:span text:style-name="T1"> Jeder Mensch entscheidet selbst, wie er leben möchte. Unsere Aufgabe als Alltagshelfer ist es nicht, zu bevormunden, sondern Barrieren abzubauen und zu unterstützen.</text:span></text:p>
        </text:list-item>
      </text:list>
      <text:p text:style-name="P5">3. Der Schlüsselartikel für Alltagshelfer: Artikel 19 UN-BRK</text:p>
      <text:p text:style-name="P6"><text:span text:style-name="T1">Für die haushaltsnahe Unterstützung und Alltagsbegleitung ist </text:span><text:span text:style-name="Strong_20_Emphasis"><text:span text:style-name="T2">Artikel 19 („Unabhängige Lebensführung und Einbeziehung in die Gemeinschaft“)</text:span></text:span><text:span text:style-name="T1"> der wichtigste Orientierungspunkt. Er besagt, dass Menschen mit Behinderungen:</text:span></text:p>
      <text:list xml:id="list5719641242428932541" text:style-name="L2">
        <text:list-item>
          <text:p text:style-name="P3"><text:span text:style-name="T1">den gleichen Anspruch wie alle anderen haben, </text:span><text:span text:style-name="Strong_20_Emphasis"><text:span text:style-name="T2">in der Gemeinschaft zu leben</text:span></text:span><text:span text:style-name="T1">,</text:span></text:p>
        </text:list-item>
        <text:list-item>
          <text:p text:style-name="P3"><text:span text:style-name="T1">die Freiheit haben, ihren </text:span><text:span text:style-name="Strong_20_Emphasis"><text:span text:style-name="T2">Wohnort und ihre Wohnform selbst zu wählen</text:span></text:span><text:span text:style-name="T1"> (also nicht ins Heim gezwungen werden dürfen, nur weil sie Unterstützung brauchen),</text:span></text:p>
        </text:list-item>
        <text:list-item>
          <text:p text:style-name="P3"><text:span text:style-name="T1">Zugang zu einer Reihe von </text:span><text:span text:style-name="Strong_20_Emphasis"><text:span text:style-name="T2">häuslichen, wohnortnahen und sonstigen gemeindenahen Unterstützungsdiensten</text:span></text:span><text:span text:style-name="T1"> haben müssen – genau hierzu gehören Sie als Alltagshelfer!</text:span></text:p>
        </text:list-item>
      </text:list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oft-page-break/><text:span text:style-name="T1"/></text:p>
      <text:p text:style-name="P5">4. Praxis-Leitfaden für Alltagshelfer: Wie setze ich das im Alltag um?</text:p>
      <text:list xml:id="list1017184696587247769" text:style-name="L3">
        <text:list-item>
          <text:p text:style-name="P4"><text:span text:style-name="Strong_20_Emphasis"><text:span text:style-name="T2">Selbstbestimmung wahren (Empowerment):</text:span></text:span><text:span text:style-name="T1"> Fragen Sie die betreute Person immer zuerst, wie eine Aufgabe erledigt werden soll. Bestimmen Sie nicht über den Kopf des Klienten hinweg (z. B. beim Einkaufen oder der Haushaltsführung).</text:span></text:p>
        </text:list-item>
        <text:list-item>
          <text:p text:style-name="P4"><text:span text:style-name="Strong_20_Emphasis"><text:span text:style-name="T2">Ressourcen vor Defiziten:</text:span></text:span><text:span text:style-name="T1"> Fördern Sie vorhandene Fähigkeiten. Lassen Sie den Klienten so viel wie möglich selbst tun, auch wenn es länger dauert. Alltagshilfe ist Hilfe zur Selbsthilfe.</text:span></text:p>
        </text:list-item>
        <text:list-item>
          <text:p text:style-name="P4"><text:span text:style-name="Strong_20_Emphasis"><text:span text:style-name="T2">Teilhabe ermöglichen:</text:span></text:span><text:span text:style-name="T1"> Unterstützen Sie den Klienten dabei, Hobbys nachzugehen, Freunde zu treffen oder am gesellschaftlichen Leben teilzunehmen (z. B. Begleitung zum Wochenmarkt oder ins Café).</text:span></text:p>
        </text:list-item>
        <text:list-item>
          <text:p text:style-name="P4"><text:span text:style-name="Strong_20_Emphasis"><text:span text:style-name="T2">Respekt und Augenhöhe:</text:span></text:span><text:span text:style-name="T1"> Sprechen Sie </text:span><text:span text:style-name="Emphasis"><text:span text:style-name="T1">mit</text:span></text:span><text:span text:style-name="T1"> dem Menschen, nicht </text:span><text:span text:style-name="Emphasis"><text:span text:style-name="T1">über</text:span></text:span><text:span text:style-name="T1"> ihn (auch wenn Angehörige im Raum sind). Achten Sie die Privatsphäre und das Hausrecht des Klienten in seiner eigenen Wohnung.</text:span></text:p>
        </text:list-item>
      </text:list>
      <text:p text:style-name="Horizontal_20_Line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Google Sans" svg:font-family="'Google Sans', Arial, sans-serif"/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top="0.499cm"/>
      </style:footer-style>
    </style:page-layout>
  </office:automatic-styles>
  <office:master-styles>
    <style:master-page style:name="Standard" style:page-layout-name="Mpm1">
      <style:footer>
        <text:p text:style-name="Footer">Das Hand in Hand der Alltagshilfe : Rechte von Menschen mit Behinderungen &amp; die UN-BRK<text:line-break/>Seite <text:page-number text:select-page="current">2</text:page-number> von <text:page-count>2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rmin Fischer</meta:initial-creator>
    <meta:creation-date>2026-08-02T20:22:05.51</meta:creation-date>
    <meta:document-statistic meta:table-count="0" meta:image-count="0" meta:object-count="0" meta:page-count="2" meta:paragraph-count="20" meta:word-count="409" meta:character-count="2932"/>
    <dc:date>2026-08-02T20:27:44.94</dc:date>
    <dc:creator>Armin Fischer</dc:creator>
    <meta:editing-duration>PT5M39S</meta:editing-duration>
    <meta:editing-cycles>1</meta:editing-cycles>
    <meta:generator>OpenOffice/4.1.15$Win32 OpenOffice.org_project/4115m2$Build-9813</meta:generator>
  </office:meta>
</office:document-meta>
</file>